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Mincho" svg:font-family="Yu Mincho" style:font-family-generic="roman" style:font-pitch="variable" svg:panose-1="2 2 4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  <style:text-properties fo:font-weight="bold" style:font-weight-asian="bold" style:font-weight-complex="bold"/>
    </style:style>
    <style:style style:name="P2" style:parent-style-name="Normal" style:family="paragraph">
      <style:text-properties fo:font-weight="bold" style:font-weight-asian="bold" style:font-weight-complex="bold"/>
    </style:style>
    <style:style style:name="P3" style:parent-style-name="Paragraphedeliste" style:list-style-name="LFO9" style:family="paragraph"/>
    <style:style style:name="P4" style:parent-style-name="Paragraphedeliste" style:list-style-name="LFO9" style:family="paragraph"/>
    <style:style style:name="P5" style:parent-style-name="Paragraphedeliste" style:list-style-name="LFO9" style:family="paragraph"/>
    <style:style style:name="P6" style:parent-style-name="Normal" style:family="paragraph">
      <style:text-properties fo:font-weight="bold" style:font-weight-asian="bold" style:font-weight-complex="bold"/>
    </style:style>
    <style:style style:name="P7" style:parent-style-name="Paragraphedeliste" style:list-style-name="LFO10" style:family="paragraph"/>
    <style:style style:name="P8" style:parent-style-name="Paragraphedeliste" style:list-style-name="LFO10" style:family="paragraph"/>
    <style:style style:name="P9" style:parent-style-name="Paragraphedeliste" style:list-style-name="LFO10" style:family="paragraph"/>
    <style:style style:name="P10" style:parent-style-name="Normal" style:family="paragraph">
      <style:text-properties fo:font-weight="bold" style:font-weight-asian="bold" style:font-weight-complex="bold"/>
    </style:style>
    <style:style style:name="P11" style:parent-style-name="Paragraphedeliste" style:list-style-name="LFO11" style:family="paragraph"/>
    <style:style style:name="P12" style:parent-style-name="Paragraphedeliste" style:list-style-name="LFO11" style:family="paragraph"/>
    <style:style style:name="P13" style:parent-style-name="Paragraphedeliste" style:list-style-name="LFO11" style:family="paragraph"/>
    <style:style style:name="P14" style:parent-style-name="Paragraphedeliste" style:list-style-name="LFO11" style:family="paragraph"/>
    <style:style style:name="P15" style:parent-style-name="Normal" style:family="paragraph">
      <style:text-properties fo:font-weight="bold" style:font-weight-asian="bold" style:font-weight-complex="bold"/>
    </style:style>
    <style:style style:name="P16" style:parent-style-name="Normal" style:family="paragraph">
      <style:text-properties fo:font-weight="bold" style:font-weight-asian="bold" style:font-weight-complex="bold"/>
    </style:style>
    <style:style style:name="P17" style:parent-style-name="Normal" style:family="paragraph">
      <style:text-properties fo:font-weight="bold" style:font-weight-asian="bold" style:font-weight-complex="bold"/>
    </style:style>
    <style:style style:name="P18" style:parent-style-name="Normal" style:family="paragraph">
      <style:text-properties fo:font-weight="bold" style:font-weight-asian="bold" style:font-weight-complex="bold"/>
    </style:style>
    <style:style style:name="P19" style:parent-style-name="Paragraphedeliste" style:list-style-name="LFO12" style:family="paragraph"/>
    <style:style style:name="P20" style:parent-style-name="Paragraphedeliste" style:list-style-name="LFO12" style:family="paragraph"/>
    <style:style style:name="P21" style:parent-style-name="Paragraphedeliste" style:list-style-name="LFO12" style:family="paragraph"/>
    <style:style style:name="P22" style:parent-style-name="Paragraphedeliste" style:list-style-name="LFO12" style:family="paragraph"/>
    <style:style style:name="P23" style:parent-style-name="Paragraphedeliste" style:list-style-name="LFO12" style:family="paragraph"/>
    <style:style style:name="P24" style:parent-style-name="Paragraphedeliste" style:list-style-name="LFO13" style:family="paragraph"/>
    <style:style style:name="P25" style:parent-style-name="Paragraphedeliste" style:list-style-name="LFO13" style:family="paragraph"/>
    <style:style style:name="P26" style:parent-style-name="Paragraphedeliste" style:list-style-name="LFO13" style:family="paragraph"/>
    <style:style style:name="P27" style:parent-style-name="Paragraphedeliste" style:list-style-name="LFO13" style:family="paragraph"/>
    <style:style style:name="P28" style:parent-style-name="Normal" style:family="paragraph">
      <style:text-properties fo:font-weight="bold" style:font-weight-asian="bold" style:font-weight-complex="bold"/>
    </style:style>
    <style:style style:name="P29" style:parent-style-name="Paragraphedeliste" style:list-style-name="LFO14" style:family="paragraph"/>
    <style:style style:name="P30" style:parent-style-name="Paragraphedeliste" style:list-style-name="LFO14" style:family="paragraph"/>
    <style:style style:name="P31" style:parent-style-name="Paragraphedeliste" style:list-style-name="LFO14" style:family="paragraph"/>
    <style:style style:name="P32" style:parent-style-name="Paragraphedeliste" style:list-style-name="LFO14" style:family="paragraph"/>
    <style:style style:name="P33" style:parent-style-name="Paragraphedeliste" style:list-style-name="LFO15" style:family="paragraph"/>
    <style:style style:name="P34" style:parent-style-name="Paragraphedeliste" style:list-style-name="LFO15" style:family="paragraph"/>
    <style:style style:name="P35" style:parent-style-name="Paragraphedeliste" style:list-style-name="LFO15" style:family="paragraph"/>
    <style:style style:name="P36" style:parent-style-name="Paragraphedeliste" style:list-style-name="LFO15" style:family="paragraph"/>
    <style:style style:name="P37" style:parent-style-name="Paragraphedeliste" style:list-style-name="LFO15" style:family="paragraph"/>
    <style:style style:name="P38" style:parent-style-name="Normal" style:family="paragraph">
      <style:text-properties fo:font-weight="bold" style:font-weight-asian="bold" style:font-weight-complex="bold"/>
    </style:style>
    <style:style style:name="P39" style:parent-style-name="Paragraphedeliste" style:list-style-name="LFO16" style:family="paragraph"/>
    <style:style style:name="P40" style:parent-style-name="Paragraphedeliste" style:list-style-name="LFO16" style:family="paragraph"/>
    <style:style style:name="P41" style:parent-style-name="Paragraphedeliste" style:list-style-name="LFO16" style:family="paragraph"/>
    <style:style style:name="P42" style:parent-style-name="Paragraphedeliste" style:list-style-name="LFO16" style:family="paragraph"/>
    <style:style style:name="P43" style:parent-style-name="Paragraphedeliste" style:list-style-name="LFO16" style:family="paragraph"/>
    <style:style style:name="P44" style:parent-style-name="Paragraphedeliste" style:list-style-name="LFO16" style:family="paragraph"/>
    <style:style style:name="P45" style:parent-style-name="Normal" style:family="paragraph">
      <style:text-properties fo:font-weight="bold" style:font-weight-asian="bold" style:font-weight-complex="bold"/>
    </style:style>
    <style:style style:name="T46" style:parent-style-name="Policepardéfaut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Wi-Fi piraté : comment savoir si votre réseau est compromis ?</text:p>
      <text:p text:style-name="Normal">Votre connexion Internet est plus lente que d’habitude ?<text:line-break/>Vous voyez des appareils inconnus connectés à votre réseau ?<text:line-break/>Vous avez l’impression que quelque chose ne tourne pas rond ?</text:p>
      <text:p text:style-name="Normal">Un réseau Wi-Fi compromis peut exposer vos données personnelles, ralentir votre connexion et même servir à des activités frauduleuses sans que vous le sachiez. Voici comment reconnaître les signes d’un problème… et quoi faire.</text:p>
      <text:p text:style-name="P2">Des appareils inconnus sont connectés à votre réseau</text:p>
      <text:p text:style-name="Normal">Le premier réflexe à avoir est simple :<text:line-break/>Connectez-vous à l’interface d’administration de votre routeur.</text:p>
      <text:p text:style-name="Normal">La majorité des routeurs permettent d’afficher la liste complète des appareils connectés (ordinateurs, téléphones, téléviseurs intelligents, consoles, imprimantes, etc.).</text:p>
      <text:p text:style-name="Normal">Si vous voyez :</text:p>
      <text:list text:style-name="LFO9" text:continue-numbering="true">
        <text:list-item>
          <text:p text:style-name="P3">un appareil dont vous ne reconnaissez pas le nom</text:p>
        </text:list-item>
        <text:list-item>
          <text:p text:style-name="P4">une adresse MAC inconnue</text:p>
        </text:list-item>
        <text:list-item>
          <text:p text:style-name="P5">un appareil connecté alors que personne n’est à la maison</text:p>
        </text:list-item>
      </text:list>
      <text:p text:style-name="Normal">il est possible que quelqu’un utilise votre Wi-Fi sans autorisation.</text:p>
      <text:p text:style-name="P6">Votre connexion est anormalement lente</text:p>
      <text:p text:style-name="Normal">Une baisse de performance peut avoir plusieurs causes… mais si :</text:p>
      <text:list text:style-name="LFO10" text:continue-numbering="true">
        <text:list-item>
          <text:p text:style-name="P7">la connexion est lente même quand vous n’utilisez presque rien</text:p>
        </text:list-item>
        <text:list-item>
          <text:p text:style-name="P8">les vidéos tamponnent constamment</text:p>
        </text:list-item>
        <text:list-item>
          <text:p text:style-name="P9">vos réunions en ligne coupent sans raison apparente</text:p>
        </text:list-item>
      </text:list>
      <text:p text:style-name="Normal">cela peut indiquer qu’un appareil externe consomme votre bande passante.</text:p>
      <text:p text:style-name="Normal">Un pirate peut utiliser votre réseau pour télécharger, diffuser ou même exécuter des activités illégales.</text:p>
      <text:p text:style-name="P10">Vous ne pouvez plus accéder à votre routeur</text:p>
      <text:p text:style-name="Normal">Si :</text:p>
      <text:list text:style-name="LFO11" text:continue-numbering="true">
        <text:list-item>
          <text:p text:style-name="P11">le mot de passe administrateur ne fonctionne plus</text:p>
        </text:list-item>
        <text:list-item>
          <text:p text:style-name="P12">le nom du réseau (SSID) a changé</text:p>
        </text:list-item>
        <text:list-item>
          <text:p text:style-name="P13">les paramètres semblent différents</text:p>
        </text:list-item>
        <text:list-item>
          <text:p text:style-name="P14">vos serveurs DNS ont été modifiés</text:p>
        </text:list-item>
      </text:list>
      <text:p text:style-name="Normal">cela peut être un signe qu’une personne a obtenu l’accès administrateur.</text:p>
      <text:p text:style-name="Normal">Dans certains cas, des pirates modifient les paramètres DNS pour rediriger votre navigation vers de faux sites.</text:p>
      <text:p text:style-name="P15">Vous êtes redirigé vers des sites étranges</text:p>
      <text:p text:style-name="Normal">Un autre signe sérieux :<text:line-break/>Vous tapez une adresse correcte, mais vous êtes redirigé ailleurs.</text:p>
      <text:p text:style-name="Normal">Cela peut indiquer un détournement DNS, une technique qui permet d’intercepter votre navigation pour voler des informations sensibles.</text:p>
      <text:p text:style-name="P16">Votre consommation Internet augmente sans raison</text:p>
      <text:p text:style-name="Normal">Certains fournisseurs Internet offrent des statistiques d’utilisation.</text:p>
      <text:p text:style-name="Normal">Si votre consommation explose alors que vos habitudes n’ont pas changé, cela mérite une vérification.</text:p>
      <text:p text:style-name="P17">Que faire si vous avez un doute ?</text:p>
      <text:p text:style-name="Normal">La meilleure première étape est toujours la même :</text:p>
      <text:p text:style-name="P18">Connectez-vous à l’interface de votre routeur</text:p>
      <text:p text:style-name="Normal">Vérifiez :</text:p>
      <text:list text:style-name="LFO12" text:continue-numbering="true">
        <text:list-item>
          <text:p text:style-name="P19">la liste des appareils connectés</text:p>
        </text:list-item>
        <text:list-item>
          <text:p text:style-name="P20">le type de sécurité activé (WPA2 ou WPA3 recommandé)</text:p>
        </text:list-item>
        <text:list-item>
          <text:p text:style-name="P21">que le mot de passe Wi-Fi est robuste</text:p>
        </text:list-item>
        <text:list-item>
          <text:p text:style-name="P22">que le mot de passe administrateur est différent du mot de passe Wi-Fi</text:p>
        </text:list-item>
        <text:list-item>
          <text:p text:style-name="P23">que le micrologiciel (firmware) est à jour</text:p>
        </text:list-item>
      </text:list>
      <text:p text:style-name="Normal">Si un appareil vous semble suspect :</text:p>
      <text:list text:style-name="LFO13" text:continue-numbering="true">
        <text:list-item>
          <text:p text:style-name="P24">changez immédiatement le mot de passe Wi-Fi</text:p>
        </text:list-item>
        <text:list-item>
          <text:p text:style-name="P25">redémarrez le routeur</text:p>
        </text:list-item>
        <text:list-item>
          <text:p text:style-name="P26">déconnectez tous les appareils</text:p>
        </text:list-item>
        <text:list-item>
          <text:p text:style-name="P27">reconnectez uniquement les appareils légitimes</text:p>
        </text:list-item>
      </text:list>
      <text:p text:style-name="P28">Quand faire appel à un professionnel ?</text:p>
      <text:p text:style-name="Normal">Si :</text:p>
      <text:list text:style-name="LFO14" text:continue-numbering="true">
        <text:list-item>
          <text:p text:style-name="P29">vous n’êtes pas à l’aise avec l’interface du routeur</text:p>
        </text:list-item>
        <text:list-item>
          <text:p text:style-name="P30">vous constatez des modifications inhabituelles</text:p>
        </text:list-item>
        <text:list-item>
          <text:p text:style-name="P31">vous soupçonnez un détournement DNS</text:p>
        </text:list-item>
        <text:list-item>
          <text:p text:style-name="P32">vous voulez sécuriser correctement votre réseau</text:p>
        </text:list-item>
      </text:list>
      <text:p text:style-name="Normal">Faire affaire avec un professionnel est la meilleure solution.</text:p>
      <text:p text:style-name="Normal">Une configuration inadéquate peut laisser des failles invisibles.<text:line-break/>Un technicien peut :</text:p>
      <text:list text:style-name="LFO15" text:continue-numbering="true">
        <text:list-item>
          <text:p text:style-name="P33">vérifier l’intégrité des paramètres</text:p>
        </text:list-item>
        <text:list-item>
          <text:p text:style-name="P34">sécuriser le réseau (WPA3, désactivation WPS, segmentation invité)</text:p>
        </text:list-item>
        <text:list-item>
          <text:p text:style-name="P35">mettre à jour le firmware</text:p>
        </text:list-item>
        <text:list-item>
          <text:p text:style-name="P36">analyser les journaux d’accès</text:p>
        </text:list-item>
        <text:list-item>
          <text:p text:style-name="P37">vous recommander des mesures adaptées</text:p>
        </text:list-item>
      </text:list>
      <text:p text:style-name="P38">Prévenir plutôt que guérir</text:p>
      <text:p text:style-name="Normal">Pour réduire les risques :</text:p>
      <text:list text:style-name="LFO16" text:continue-numbering="true">
        <text:list-item>
          <text:p text:style-name="P39">Utilisez un mot de passe Wi-Fi long et unique</text:p>
        </text:list-item>
        <text:list-item>
          <text:p text:style-name="P40">Désactivez WPS</text:p>
        </text:list-item>
        <text:list-item>
          <text:p text:style-name="P41">Activez le chiffrement WPA3 ou WPA2-AES</text:p>
        </text:list-item>
        <text:list-item>
          <text:p text:style-name="P42">Mettez à jour votre routeur régulièrement</text:p>
        </text:list-item>
        <text:list-item>
          <text:p text:style-name="P43">Séparez le réseau invité du réseau principal</text:p>
        </text:list-item>
        <text:list-item>
          <text:p text:style-name="P44">Redémarrez votre routeur occasionnellement</text:p>
        </text:list-item>
      </text:list>
      <text:p text:style-name="P45">En résumé</text:p>
      <text:p text:style-name="Normal">Un Wi-Fi piraté ne signifie pas toujours un scénario spectaculaire.<text:line-break/>Parfois, il s’agit simplement d’un voisin qui devine un mot de passe trop simple.</text:p>
      <text:p text:style-name="Normal">Mais dans certains cas, les conséquences peuvent être sérieuses : vol d’informations, fraude, utilisation illégale de votre connexion.</text:p>
      <text:p text:style-name="Normal">En cas de doute, la meilleure approche est simple :<text:line-break/><text:span text:style-name="T46">vérifiez votre routeur… et consultez un professionnel si nécessaire.</text:span></text:p>
      <text:p text:style-name="Normal">Chez TechSolution, nous aidons nos clients à sécuriser leur réseau pour qu’ils puissent utiliser Internet en toute tranquillité.</text:p>
      <text:p text:style-name="Normal">Besoin d’une vérification ou d’une sécurisation complète ?<text:line-break/>Contactez-nous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Mincho" svg:font-family="Yu Mincho" style:font-family-generic="roman" style:font-pitch="variable" svg:panose-1="2 2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CA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Yu Gothic Light" style:font-name-complex="Times New Roman" fo:color="#0F4761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Yu Gothic Light" style:font-name-complex="Times New Roman" fo:color="#0F4761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0F4761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0F4761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0F4761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Aptos Display" style:font-name-asian="Yu Gothic Light" style:font-name-complex="Times New Roman" fo:color="#0F4761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Aptos Display" style:font-name-asian="Yu Gothic Light" style:font-name-complex="Times New Roman" fo:color="#0F4761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Yu Gothic Light" style:font-name-complex="Times New Roman" fo:color="#0F4761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Yu Gothic Light" style:font-name-complex="Times New Roman" fo:font-style="italic" style:font-style-asian="italic" style:font-style-complex="italic" fo:color="#0F4761"/>
    </style:style>
    <style:style style:name="Titre5Car" style:display-name="Titre 5 Car" style:family="text" style:parent-style-name="Policepardéfaut">
      <style:text-properties style:font-name-asian="Yu Gothic Light" style:font-name-complex="Times New Roman" fo:color="#0F4761"/>
    </style:style>
    <style:style style:name="Titre6Car" style:display-name="Titre 6 Car" style:family="text" style:parent-style-name="Policepardéfaut">
      <style:text-properties style:font-name-asian="Yu Gothic Light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Yu Gothic Light" style:font-name-complex="Times New Roman" fo:color="#595959"/>
    </style:style>
    <style:style style:name="Titre8Car" style:display-name="Titre 8 Car" style:family="text" style:parent-style-name="Policepardéfaut">
      <style:text-properties style:font-name-asian="Yu Gothic Light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Yu Gothic Light" style:font-name-complex="Times New Roman" fo:color="#272727"/>
    </style:style>
    <style:style style:name="Titre" style:display-name="Titre" style:family="paragraph" style:parent-style-name="Normal" style:next-style-name="Normal">
      <style:paragraph-properties fo:margin-bottom="0.0555in" fo:line-height="100%"/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0F4761"/>
    </style:style>
    <style:style style:name="Citationintense" style:display-name="Citation intens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0F4761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2in" text:min-label-width="0.252in" text:list-level-position-and-space-mode="label-alignment">
          <style:list-level-label-alignment text:label-followed-by="listtab" fo:margin-left="0.5041in" fo:text-indent="-0.252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41in" text:min-label-width="0.25in" text:list-level-position-and-space-mode="label-alignment">
          <style:list-level-label-alignment text:label-followed-by="listtab" fo:margin-left="1.004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41in" text:min-label-width="0.25in" text:list-level-position-and-space-mode="label-alignment">
          <style:list-level-label-alignment text:label-followed-by="listtab" fo:margin-left="2.0041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41in" text:min-label-width="0.25in" text:list-level-position-and-space-mode="label-alignment">
          <style:list-level-label-alignment text:label-followed-by="listtab" fo:margin-left="2.5041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41in" text:min-label-width="0.25in" text:list-level-position-and-space-mode="label-alignment">
          <style:list-level-label-alignment text:label-followed-by="listtab" fo:margin-left="3.0041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41in" text:min-label-width="0.25in" text:list-level-position-and-space-mode="label-alignment">
          <style:list-level-label-alignment text:label-followed-by="listtab" fo:margin-left="3.5041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41in" text:min-label-width="0.25in" text:list-level-position-and-space-mode="label-alignment">
          <style:list-level-label-alignment text:label-followed-by="listtab" fo:margin-left="4.0041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41in" text:min-label-width="0.25in" text:list-level-position-and-space-mode="label-alignment">
          <style:list-level-label-alignment text:label-followed-by="listtab" fo:margin-left="4.5041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evin Belanger</meta:initial-creator>
    <dc:creator>Kevin Belanger</dc:creator>
    <meta:creation-date>2026-09-02T15:08:00Z</meta:creation-date>
    <dc:date>2026-09-02T15:08:00Z</dc:date>
    <meta:template xlink:href="Normal.dotm" xlink:type="simple"/>
    <meta:editing-cycles>1</meta:editing-cycles>
    <meta:editing-duration>PT120S</meta:editing-duration>
    <meta:user-defined meta:name="ContentTypeId">0x010100B0AB782039055244B6345202E4402351</meta:user-defined>
    <meta:document-statistic meta:page-count="1" meta:paragraph-count="8" meta:word-count="671" meta:character-count="4358" meta:row-count="30" meta:non-whitespace-character-count="3695"/>
  </office:meta>
</office:document-meta>
</file>